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erde bouwlaag en optrekken van de gevel eerste verdieping achterkant van de woning, Pieter Bothstraat 19 te Utrecht,  HZ_WABO-19-095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ieter Bothstraat 19 te Utrecht</text:p>
            <text:p text:style-name="common-al">HZ_WABO-19-09524</text:p>
            <text:p text:style-name="common-al">Toelichting: het bouwen van een derde bouwlaag en optrekken van de gevel eerste verdieping achterkant van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20185</text:span><text:line-break/><text:date style:data-style-name="dag" text:fixed="true" text:date-value="2019-05-16"/><text:line-break/><text:date style:data-style-name="jaar" text:fixed="true" text:date-value="2019-05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20185</text:span><text:date style:data-style-name="nicedate" text:fixed="true" text:date-value="2019-05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20185</text:span><text:date style:data-style-name="nicedate" text:fixed="true" text:date-value="2019-05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Verlenging beslistermijn omgevingsvergunning, het bouwen van een derde bouwlaag en optrekken van de gevel eerste verdieping achterkant van de woning, Pieter Bothstraat 19 te Utrecht,  HZ_WABO-19-09524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5-16</meta:user-defined>
    <meta:user-defined meta:name="OVERHEIDop.publicationIssue">120185</meta:user-defined>
    <meta:user-defined meta:name="OVERHEIDop.GmbID/DC.identifier">gmb-2019-120185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1GX 17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5101.84 455797.87</meta:user-defined>
    <meta:user-defined meta:name="OVERHEIDop.versieInformatie"/>
  </office:meta>
</office:document-meta>
</file>