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kappen van twee bomen, Kanaalweg 199 te Utrecht,  HZ_WABO-19-056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199 te Utrecht</text:p>
            <text:p text:style-name="common-al">HZ_WABO-19-05669</text:p>
            <text:p text:style-name="common-al">Toelichting: het kappen van twee bom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7031</text:span><text:line-break/><text:date style:data-style-name="dag" text:fixed="true" text:date-value="2019-05-14"/><text:line-break/><text:date style:data-style-name="jaar" text:fixed="true" text:date-value="2019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7031</text:span><text:date style:data-style-name="nicedate" text:fixed="true" text:date-value="2019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7031</text:span><text:date style:data-style-name="nicedate" text:fixed="true" text:date-value="2019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kappen van twee bomen, Kanaalweg 199 te Utrecht,  HZ_WABO-19-0566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14</meta:user-defined>
    <meta:user-defined meta:name="OVERHEIDop.publicationIssue">117031</meta:user-defined>
    <meta:user-defined meta:name="OVERHEIDop.GmbID/DC.identifier">gmb-2019-117031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L 19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866.06 456343.51</meta:user-defined>
    <meta:user-defined meta:name="OVERHEIDop.versieInformatie"/>
  </office:meta>
</office:document-meta>
</file>