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voorgevel op de begane grond van het gebouw, Potgieterstraat 37 te Utrecht,  HZ_WABO-19-044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otgieterstraat 37 te Utrecht</text:p>
            <text:p text:style-name="common-al">HZ_WABO-19-04460</text:p>
            <text:p text:style-name="common-al">Toelichting: het wijzigen van de voorgevel op de begane grond van het gebouw</text:p>
            <text:p text:style-name="common-al">Datum besluit: 9 mei 2019</text:p>
            <text:p text:style-name="common-al">Startdatum bezwaartermijn: 11 me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6947</text:span><text:line-break/><text:date style:data-style-name="dag" text:fixed="true" text:date-value="2019-05-14"/><text:line-break/><text:date style:data-style-name="jaar" text:fixed="true" text:date-value="2019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6947</text:span><text:date style:data-style-name="nicedate" text:fixed="true" text:date-value="2019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6947</text:span><text:date style:data-style-name="nicedate" text:fixed="true" text:date-value="2019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wijzigen van de voorgevel op de begane grond van het gebouw, Potgieterstraat 37 te Utrecht,  HZ_WABO-19-0446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14</meta:user-defined>
    <meta:user-defined meta:name="OVERHEIDop.publicationIssue">116947</meta:user-defined>
    <meta:user-defined meta:name="OVERHEIDop.GmbID/DC.identifier">gmb-2019-116947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VP 37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299.87 456229.62</meta:user-defined>
    <meta:user-defined meta:name="OVERHEIDop.versieInformatie"/>
  </office:meta>
</office:document-meta>
</file>