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plaatsen van 3 airco units op het dak, Niasstraat 1 te Utrecht, HZ_WABO-19-1521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iasstraat 1 te Utrecht</text:span>
          </text:p>
            <text:p text:style-name="common-al">HZ_WABO-19-15218</text:p>
            <text:p text:style-name="common-al">Toelichting: het plaatsen van 3 airco units op het dak</text:p>
            <text:p text:style-name="common-al">Datum ontvangst aanvraag: 8 me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5790</text:span><text:line-break/><text:date style:data-style-name="dag" text:fixed="true" text:date-value="2019-05-13"/><text:line-break/><text:date style:data-style-name="jaar" text:fixed="true" text:date-value="2019-05-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15790</text:span><text:date style:data-style-name="nicedate" text:fixed="true" text:date-value="2019-05-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15790</text:span><text:date style:data-style-name="nicedate" text:fixed="true" text:date-value="2019-05-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plaatsen van 3 airco units op het dak, Niasstraat 1 te Utrecht, HZ_WABO-19-15218</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13</meta:user-defined>
    <meta:user-defined meta:name="OVERHEIDop.publicationIssue">115790</meta:user-defined>
    <meta:user-defined meta:name="OVERHEIDop.GmbID/DC.identifier">gmb-2019-115790</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WR 1</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EPSG28992/DC.spatial">134763.47 456200.87</meta:user-defined>
    <meta:user-defined meta:name="OVERHEIDop.versieInformatie"/>
  </office:meta>
</office:document-meta>
</file>