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MEYERWEG 171 A DE KNIP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van een loods op het perceel Meyerweg 171 A te De Knipe (08 mei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4910</text:span><text:line-break/><text:date style:data-style-name="dag" text:fixed="true" text:date-value="2019-05-10"/><text:line-break/><text:date style:data-style-name="jaar" text:fixed="true" text:date-value="2019-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4910</text:span><text:date style:data-style-name="nicedate" text:fixed="true" text:date-value="2019-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114910</text:span><text:date style:data-style-name="nicedate" text:fixed="true" text:date-value="2019-05-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MEYERWEG 171 A DE KNIPE</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5-10</meta:user-defined>
    <meta:user-defined meta:name="OVERHEIDop.publicationIssue">114910</meta:user-defined>
    <meta:user-defined meta:name="OVERHEIDop.GmbID/DC.identifier">gmb-2019-11491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6HE 171a</meta:user-defined>
    <meta:user-defined meta:name="OVERHEIDop.woonplaats">De Knipe</meta:user-defined>
    <meta:user-defined meta:name="OVERHEIDop.straatnaam">Meyer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4571 553637</meta:user-defined>
    <meta:user-defined meta:name="OVERHEIDop.versieInformatie"/>
  </office:meta>
</office:document-meta>
</file>