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maken van een doorbraak in een woning, Paramaribostraat 87 te Utrecht, HZ_WABO-19-1516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ramaribostraat 87 te Utrecht</text:span>
          </text:p>
            <text:p text:style-name="common-al">HZ_WABO-19-15160</text:p>
            <text:p text:style-name="common-al">Toelichting: het maken van een doorbraak in een woning</text:p>
            <text:p text:style-name="common-al">Datum ontvangst aanvraag: 7 me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4732</text:span><text:line-break/><text:date style:data-style-name="dag" text:fixed="true" text:date-value="2019-05-10"/><text:line-break/><text:date style:data-style-name="jaar" text:fixed="true" text:date-value="2019-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14732</text:span><text:date style:data-style-name="nicedate" text:fixed="true" text:date-value="2019-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14732</text:span><text:date style:data-style-name="nicedate" text:fixed="true" text:date-value="2019-05-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maken van een doorbraak in een woning, Paramaribostraat 87 te Utrecht, HZ_WABO-19-15160</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10</meta:user-defined>
    <meta:user-defined meta:name="OVERHEIDop.publicationIssue">114732</meta:user-defined>
    <meta:user-defined meta:name="OVERHEIDop.GmbID/DC.identifier">gmb-2019-114732</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KR 87</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23087</meta:user-defined>
    <meta:user-defined meta:name="OVERHEID.EPSG28992/DC.spatial">134450.12 456132.06</meta:user-defined>
    <meta:user-defined meta:name="OVERHEIDop.versieInformatie"/>
  </office:meta>
</office:document-meta>
</file>