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plaatsen van een nieuwe kozijnen en het wijzigen naar onzelfstandige bewoning, Kanaalstraat 225-225 BS te Utrecht,  HZ_WABO-19-0919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anaalstraat 225-225 BS te Utrecht</text:p>
            <text:p text:style-name="common-al">HZ_WABO-19-09198</text:p>
            <text:p text:style-name="common-al">Toelichting: het plaatsen van een nieuwe kozijnen en het wijzigen naar onzelfstandige be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13582</text:span><text:line-break/><text:date style:data-style-name="dag" text:fixed="true" text:date-value="2019-05-09"/><text:line-break/><text:date style:data-style-name="jaar" text:fixed="true" text:date-value="2019-05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13582</text:span><text:date style:data-style-name="nicedate" text:fixed="true" text:date-value="2019-05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13582</text:span><text:date style:data-style-name="nicedate" text:fixed="true" text:date-value="2019-05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nging beslistermijn omgevingsvergunning, het plaatsen van een nieuwe kozijnen en het wijzigen naar onzelfstandige bewoning, Kanaalstraat 225-225 BS te Utrecht,  HZ_WABO-19-09198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5-09</meta:user-defined>
    <meta:user-defined meta:name="OVERHEIDop.publicationIssue">113582</meta:user-defined>
    <meta:user-defined meta:name="OVERHEIDop.GmbID/DC.identifier">gmb-2019-113582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1HN 5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937.9 455885.84</meta:user-defined>
    <meta:user-defined meta:name="OVERHEID.EPSG28992/DC.spatial">134936.56 455885.79</meta:user-defined>
    <meta:user-defined meta:name="OVERHEIDop.versieInformatie"/>
  </office:meta>
</office:document-meta>
</file>