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samenvoegen van het winkelgebruik, Kanaalstraat 50 te Utrecht,  HZ_WABO-19-06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50 te Utrecht</text:p>
            <text:p text:style-name="common-al">HZ_WABO-19-06599</text:p>
            <text:p text:style-name="common-al">Toelichting: het samenvoegen van het winkelgebrui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3564</text:span><text:line-break/><text:date style:data-style-name="dag" text:fixed="true" text:date-value="2019-05-09"/><text:line-break/><text:date style:data-style-name="jaar" text:fixed="true" text:date-value="2019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3564</text:span><text:date style:data-style-name="nicedate" text:fixed="true" text:date-value="2019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3564</text:span><text:date style:data-style-name="nicedate" text:fixed="true" text:date-value="2019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samenvoegen van het winkelgebruik, Kanaalstraat 50 te Utrecht,  HZ_WABO-19-0659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9</meta:user-defined>
    <meta:user-defined meta:name="OVERHEIDop.publicationIssue">113564</meta:user-defined>
    <meta:user-defined meta:name="OVERHEIDop.GmbID/DC.identifier">gmb-2019-113564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CK 50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58.22 455953.52</meta:user-defined>
    <meta:user-defined meta:name="OVERHEIDop.versieInformatie"/>
  </office:meta>
</office:document-meta>
</file>