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een eerder verleende omgevingsvergunning voor 30 hotelappartementen, Kanaalstraat 199B te Utrecht,  HZ_WABO-19-053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straat 199B te Utrecht</text:p>
            <text:p text:style-name="common-al">HZ_WABO-19-05343</text:p>
            <text:p text:style-name="common-al">Toelichting: het wijzigen van een eerder verleende omgevingsvergunning voor 30 hotelappartement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3535</text:span><text:line-break/><text:date style:data-style-name="dag" text:fixed="true" text:date-value="2019-05-09"/><text:line-break/><text:date style:data-style-name="jaar" text:fixed="true" text:date-value="2019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3535</text:span><text:date style:data-style-name="nicedate" text:fixed="true" text:date-value="2019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13535</text:span><text:date style:data-style-name="nicedate" text:fixed="true" text:date-value="2019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wijzigen van een eerder verleende omgevingsvergunning voor 30 hotelappartementen, Kanaalstraat 199B te Utrecht,  HZ_WABO-19-05343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5-09</meta:user-defined>
    <meta:user-defined meta:name="OVERHEIDop.publicationIssue">113535</meta:user-defined>
    <meta:user-defined meta:name="OVERHEIDop.GmbID/DC.identifier">gmb-2019-113535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37.81 455901.58</meta:user-defined>
    <meta:user-defined meta:name="OVERHEIDop.versieInformatie"/>
  </office:meta>
</office:document-meta>
</file>