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aanleggen van een inrit voor een woning, Leidseweg 126A te Utrecht,  HZ_WABO-19-1155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eidseweg 126A te Utrecht</text:p>
            <text:p text:style-name="common-al">HZ_WABO-19-11551</text:p>
            <text:p text:style-name="common-al">Toelichting: het aanleggen van een inrit voor een woning</text:p>
            <text:p text:style-name="common-al">Datum besluit: 2 mei 2019</text:p>
            <text:p text:style-name="common-al">Startdatum bezwaartermijn: 4 me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11347</text:span><text:line-break/><text:date style:data-style-name="dag" text:fixed="true" text:date-value="2019-05-08"/><text:line-break/><text:date style:data-style-name="jaar" text:fixed="true" text:date-value="2019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11347</text:span><text:date style:data-style-name="nicedate" text:fixed="true" text:date-value="2019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11347</text:span><text:date style:data-style-name="nicedate" text:fixed="true" text:date-value="2019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aanleggen van een inrit voor een woning, Leidseweg 126A te Utrecht,  HZ_WABO-19-11551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5-08</meta:user-defined>
    <meta:user-defined meta:name="OVERHEIDop.publicationIssue">111347</meta:user-defined>
    <meta:user-defined meta:name="OVERHEIDop.GmbID/DC.identifier">gmb-2019-111347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3HC 126a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633.08 455143.93</meta:user-defined>
    <meta:user-defined meta:name="OVERHEIDop.versieInformatie"/>
  </office:meta>
</office:document-meta>
</file>