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verdieping en een kap op een woning, Padangstraat 18 te Utrecht,  HZ_WABO-19-086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dangstraat 18 te Utrecht</text:p>
            <text:p text:style-name="common-al">HZ_WABO-19-08691</text:p>
            <text:p text:style-name="common-al">Toelichting: het bouwen van een extra verdieping en een kap op een woning</text:p>
            <text:p text:style-name="common-al">Datum besluit: 2 mei 2019</text:p>
            <text:p text:style-name="common-al">Startdatum bezwaartermijn: 4 me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1124</text:span><text:line-break/><text:date style:data-style-name="dag" text:fixed="true" text:date-value="2019-05-08"/><text:line-break/><text:date style:data-style-name="jaar" text:fixed="true" text:date-value="2019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1124</text:span><text:date style:data-style-name="nicedate" text:fixed="true" text:date-value="2019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1124</text:span><text:date style:data-style-name="nicedate" text:fixed="true" text:date-value="2019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extra verdieping en een kap op een woning, Padangstraat 18 te Utrecht,  HZ_WABO-19-0869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08</meta:user-defined>
    <meta:user-defined meta:name="OVERHEIDop.publicationIssue">111124</meta:user-defined>
    <meta:user-defined meta:name="OVERHEIDop.GmbID/DC.identifier">gmb-2019-111124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TC 18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889.26 456003.49</meta:user-defined>
    <meta:user-defined meta:name="OVERHEIDop.versieInformatie"/>
  </office:meta>
</office:document-meta>
</file>