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aghoreca (D2) in een restaurant (D3) en het uitbreiden van het horecaterras, Park Oog in Al 1 te Utrecht,  HZ_WABO-19-042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k Oog in Al 1 te Utrecht</text:p>
            <text:p text:style-name="common-al">HZ_WABO-19-04291</text:p>
            <text:p text:style-name="common-al">Toelichting: het wijzigen van daghoreca (D2) in een restaurant (D3) en het uitbreiden van het horecaterras</text:p>
            <text:p text:style-name="common-al">Datum besluit: 2 mei 2019</text:p>
            <text:p text:style-name="common-al">Startdatum bezwaartermijn: 4 me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0853</text:span><text:line-break/><text:date style:data-style-name="dag" text:fixed="true" text:date-value="2019-05-07"/><text:line-break/><text:date style:data-style-name="jaar" text:fixed="true" text:date-value="2019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0853</text:span><text:date style:data-style-name="nicedate" text:fixed="true" text:date-value="2019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0853</text:span><text:date style:data-style-name="nicedate" text:fixed="true" text:date-value="2019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wijzigen van daghoreca (D2) in een restaurant (D3) en het uitbreiden van het horecaterras, Park Oog in Al 1 te Utrecht,  HZ_WABO-19-0429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07</meta:user-defined>
    <meta:user-defined meta:name="OVERHEIDop.publicationIssue">110853</meta:user-defined>
    <meta:user-defined meta:name="OVERHEIDop.GmbID/DC.identifier">gmb-2019-110853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799.65 455437.54</meta:user-defined>
    <meta:user-defined meta:name="OVERHEIDop.versieInformatie"/>
  </office:meta>
</office:document-meta>
</file>