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hekwerk ten behoeve van een dakterras aan de achterzijde van een woning, Abel Tasmanstraat 70 te Utrecht,  HZ_WABO-19-0713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bel Tasmanstraat 70 te Utrecht</text:p>
            <text:p text:style-name="common-al">HZ_WABO-19-07136</text:p>
            <text:p text:style-name="common-al">Toelichting: het bouwen van een hekwerk ten behoeve van een dakterras aan de achterzijde van een woning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10533</text:span><text:line-break/><text:date style:data-style-name="dag" text:fixed="true" text:date-value="2019-05-07"/><text:line-break/><text:date style:data-style-name="jaar" text:fixed="true" text:date-value="2019-05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110533</text:span><text:date style:data-style-name="nicedate" text:fixed="true" text:date-value="2019-05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110533</text:span><text:date style:data-style-name="nicedate" text:fixed="true" text:date-value="2019-05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Verlenging beslistermijn omgevingsvergunning, het bouwen van een hekwerk ten behoeve van een dakterras aan de achterzijde van een woning, Abel Tasmanstraat 70 te Utrecht,  HZ_WABO-19-07136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9</meta:user-defined>
    <meta:user-defined meta:name="DCTERMS.W3CDTF/DCTERMS.available">2019-05-07</meta:user-defined>
    <meta:user-defined meta:name="OVERHEIDop.publicationIssue">110533</meta:user-defined>
    <meta:user-defined meta:name="OVERHEIDop.GmbID/DC.identifier">gmb-2019-110533</meta:user-defined>
    <meta:user-defined meta:name="OVERHEIDop.referentienummer">Aangemaakt met Squit 20/20 Publiceren</meta:user-defined>
    <meta:user-defined meta:name="OVERHEID.TaxonomieBeleidsagenda/OVERHEID.category">Ruimte en infrastructuur | Organisatie en beleid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Utrecht</meta:user-defined>
    <meta:user-defined meta:name="OVERHEID.PostcodeHuisnummer/OVERHEIDop.postcodeHuisnummer">3531GW 70</meta:user-defined>
    <meta:user-defined meta:name="OVERHEIDgvop.Informatietype/DC.type">Beschikkingen | afhandeling</meta:user-defined>
    <meta:user-defined meta:name="OVERHEID.Gemeente/OVERHEID.authority">Utrecht</meta:user-defined>
    <meta:user-defined meta:name="OVERHEID.Gemeente/DCTERMS.publisher">Utrecht</meta:user-defined>
    <meta:user-defined meta:name="OVERHEID.EPSG28992/DC.spatial">135025.71 455765.68</meta:user-defined>
    <meta:user-defined meta:name="OVERHEIDop.versieInformatie"/>
  </office:meta>
</office:document-meta>
</file>