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aan de achterkant van een woning, Pieter Bothstraat 26 te Utrecht, HZ_WABO-19-142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ieter Bothstraat 26 te Utrecht</text:span>
          </text:p>
            <text:p text:style-name="common-al">HZ_WABO-19-14281</text:p>
            <text:p text:style-name="common-al">Toelichting: het bouwen van een dakterras aan de achterkant van een woning</text:p>
            <text:p text:style-name="common-al">Datum ontvangst aanvraag: 30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8502</text:span><text:line-break/><text:date style:data-style-name="dag" text:fixed="true" text:date-value="2019-05-03"/><text:line-break/><text:date style:data-style-name="jaar" text:fixed="true" text:date-value="2019-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8502</text:span><text:date style:data-style-name="nicedate" text:fixed="true" text:date-value="2019-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8502</text:span><text:date style:data-style-name="nicedate" text:fixed="true" text:date-value="2019-05-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terras aan de achterkant van een woning, Pieter Bothstraat 26 te Utrecht, HZ_WABO-19-1428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3</meta:user-defined>
    <meta:user-defined meta:name="OVERHEIDop.publicationIssue">108502</meta:user-defined>
    <meta:user-defined meta:name="OVERHEIDop.GmbID/DC.identifier">gmb-2019-108502</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GZ 26</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22063</meta:user-defined>
    <meta:user-defined meta:name="OVERHEID.EPSG28992/DC.spatial">135046.21 455817.47</meta:user-defined>
    <meta:user-defined meta:name="OVERHEIDop.versieInformatie"/>
  </office:meta>
</office:document-meta>
</file>