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verdieping op een woning, Van den Boschstraat 15 te Utrecht, HZ_WABO-19-1435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an den Boschstraat 15 te Utrecht</text:span>
          </text:p>
            <text:p text:style-name="common-al">HZ_WABO-19-14359</text:p>
            <text:p text:style-name="common-al">Toelichting: het bouwen van een verdieping op een woning</text:p>
            <text:p text:style-name="common-al">Datum ontvangst aanvraag: 30 april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08491</text:span><text:line-break/><text:date style:data-style-name="dag" text:fixed="true" text:date-value="2019-05-03"/><text:line-break/><text:date style:data-style-name="jaar" text:fixed="true" text:date-value="2019-05-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08491</text:span><text:date style:data-style-name="nicedate" text:fixed="true" text:date-value="2019-05-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08491</text:span><text:date style:data-style-name="nicedate" text:fixed="true" text:date-value="2019-05-0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bouwen van een verdieping op een woning, Van den Boschstraat 15 te Utrecht, HZ_WABO-19-14359</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5-03</meta:user-defined>
    <meta:user-defined meta:name="OVERHEIDop.publicationIssue">108491</meta:user-defined>
    <meta:user-defined meta:name="OVERHEIDop.GmbID/DC.identifier">gmb-2019-108491</meta:user-defined>
    <meta:user-defined meta:name="OVERHEIDop.referentienummer">Aangemaakt met Squit 20/20 Publiceren</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GK 15</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Aanvraagdocument publiceerbaar-A|exb-2019-22062</meta:user-defined>
    <meta:user-defined meta:name="OVERHEID.EPSG28992/DC.spatial">135089.64 455747.19</meta:user-defined>
    <meta:user-defined meta:name="OVERHEIDop.versieInformatie"/>
  </office:meta>
</office:document-meta>
</file>