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een horecaterras met een uitgiftepunt, Ravellaan 96 te Utrecht,  HZ_WABO-19-038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avellaan 96 te Utrecht</text:p>
            <text:p text:style-name="common-al">HZ_WABO-19-03861</text:p>
            <text:p text:style-name="common-al">Toelichting: het realiseren van een horecaterras met een uitgiftepu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386</text:span><text:line-break/><text:date style:data-style-name="dag" text:fixed="true" text:date-value="2019-05-03"/><text:line-break/><text:date style:data-style-name="jaar" text:fixed="true" text:date-value="2019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8386</text:span><text:date style:data-style-name="nicedate" text:fixed="true" text:date-value="2019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8386</text:span><text:date style:data-style-name="nicedate" text:fixed="true" text:date-value="2019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realiseren van een horecaterras met een uitgiftepunt, Ravellaan 96 te Utrecht,  HZ_WABO-19-0386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3</meta:user-defined>
    <meta:user-defined meta:name="OVERHEIDop.publicationIssue">108386</meta:user-defined>
    <meta:user-defined meta:name="OVERHEIDop.GmbID/DC.identifier">gmb-2019-108386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825.05 455069.39</meta:user-defined>
    <meta:user-defined meta:name="OVERHEIDop.versieInformatie"/>
  </office:meta>
</office:document-meta>
</file>