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AZALEASTRAAT TEGENOVER NUMMERS 20 TOT EN MET 36 (EVEN)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tijdelijk gebruik openbare ruimte op het perceel Azaleastraat tegenover nummers 20 tot en met 36 (even) te Heerenveen (30 april 2019).</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07959</text:span><text:line-break/><text:date style:data-style-name="dag" text:fixed="true" text:date-value="2019-05-03"/><text:line-break/><text:date style:data-style-name="jaar" text:fixed="true" text:date-value="2019-05-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07959</text:span><text:date style:data-style-name="nicedate" text:fixed="true" text:date-value="2019-05-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07959</text:span><text:date style:data-style-name="nicedate" text:fixed="true" text:date-value="2019-05-0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OMGEVINGSVERGUNNING, AZALEASTRAAT TEGENOVER NUMMERS 20 TOT EN MET 36 (EVEN) HEERENVEEN</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5-03</meta:user-defined>
    <meta:user-defined meta:name="OVERHEIDop.publicationIssue">107959</meta:user-defined>
    <meta:user-defined meta:name="OVERHEIDop.GmbID/DC.identifier">gmb-2019-107959</meta:user-defined>
    <meta:user-defined meta:name="OVERHEID.TaxonomieBeleidsagenda/OVERHEID.category">Huisvesting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1DN 28</meta:user-defined>
    <meta:user-defined meta:name="OVERHEIDop.woonplaats">Heerenveen</meta:user-defined>
    <meta:user-defined meta:name="OVERHEIDop.straatnaam">Azaleastraat</meta:user-defined>
    <meta:user-defined meta:name="OVERHEIDgvop.Informatietype/DC.type">Beschikkingen | afhandeling</meta:user-defined>
    <meta:user-defined meta:name="OVERHEID.Gemeente/OVERHEID.authority">Heerenveen</meta:user-defined>
    <meta:user-defined meta:name="OVERHEID.Gemeente/DCTERMS.publisher">Heerenveen</meta:user-defined>
    <meta:user-defined meta:name="OVERHEID.EPSG28992/DC.spatial">191071 553307</meta:user-defined>
    <meta:user-defined meta:name="OVERHEIDop.versieInformatie"/>
  </office:meta>
</office:document-meta>
</file>