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achterzijde van een woning, Van Meursstraat 2 te Utrecht, HZ_WABO-19-1415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Meursstraat 2 te Utrecht</text:span>
          </text:p>
            <text:p text:style-name="common-al">HZ_WABO-19-14159</text:p>
            <text:p text:style-name="common-al">Toelichting: het bouwen van een uitbouw aan de achterzijde van een woning</text:p>
            <text:p text:style-name="common-al">Datum ontvangst aanvraag: 29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7085</text:span><text:line-break/><text:date style:data-style-name="dag" text:fixed="true" text:date-value="2019-05-02"/><text:line-break/><text:date style:data-style-name="jaar" text:fixed="true" text:date-value="2019-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7085</text:span><text:date style:data-style-name="nicedate" text:fixed="true" text:date-value="2019-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7085</text:span><text:date style:data-style-name="nicedate" text:fixed="true" text:date-value="2019-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uitbouw aan de achterzijde van een woning, Van Meursstraat 2 te Utrecht, HZ_WABO-19-1415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02</meta:user-defined>
    <meta:user-defined meta:name="OVERHEIDop.publicationIssue">107085</meta:user-defined>
    <meta:user-defined meta:name="OVERHEIDop.GmbID/DC.identifier">gmb-2019-107085</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CJ 2</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21809</meta:user-defined>
    <meta:user-defined meta:name="OVERHEID.EPSG28992/DC.spatial">134620.09 456469.3</meta:user-defined>
    <meta:user-defined meta:name="OVERHEIDop.versieInformatie"/>
  </office:meta>
</office:document-meta>
</file>