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intern verbouwen van een school, Van Riebeeckstraat 40 te Utrecht, HZ_WABO-19-141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Riebeeckstraat 40 te Utrecht</text:span>
          </text:p>
            <text:p text:style-name="common-al">HZ_WABO-19-14119</text:p>
            <text:p text:style-name="common-al">Toelichting: het intern verbouwen van een school</text:p>
            <text:p text:style-name="common-al">Datum ontvangst aanvraag: 29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6884</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6884</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6884</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intern verbouwen van een school, Van Riebeeckstraat 40 te Utrecht, HZ_WABO-19-141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2</meta:user-defined>
    <meta:user-defined meta:name="OVERHEIDop.publicationIssue">106884</meta:user-defined>
    <meta:user-defined meta:name="OVERHEIDop.GmbID/DC.identifier">gmb-2019-106884</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EJ 4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21778</meta:user-defined>
    <meta:user-defined meta:name="OVERHEID.EPSG28992/DC.spatial">135231.33 455782.96</meta:user-defined>
    <meta:user-defined meta:name="OVERHEIDop.versieInformatie"/>
  </office:meta>
</office:document-meta>
</file>