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op de eerste verdieping van een woning, Johan Wagenaarkade 41 te Utrecht, HZ_WABO-19-1394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ohan Wagenaarkade 41 te Utrecht</text:span>
          </text:p>
            <text:p text:style-name="common-al">HZ_WABO-19-13948</text:p>
            <text:p text:style-name="common-al">Toelichting: het bouwen van een aanbouw op de eerste verdieping van een woning</text:p>
            <text:p text:style-name="common-al">Datum ontvangst aanvraag: 26 april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6877</text:span><text:line-break/><text:date style:data-style-name="dag" text:fixed="true" text:date-value="2019-05-02"/><text:line-break/><text:date style:data-style-name="jaar" text:fixed="true" text:date-value="2019-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06877</text:span><text:date style:data-style-name="nicedate" text:fixed="true" text:date-value="2019-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06877</text:span><text:date style:data-style-name="nicedate" text:fixed="true" text:date-value="2019-05-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aanbouw op de eerste verdieping van een woning, Johan Wagenaarkade 41 te Utrecht, HZ_WABO-19-13948</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5-02</meta:user-defined>
    <meta:user-defined meta:name="OVERHEIDop.publicationIssue">106877</meta:user-defined>
    <meta:user-defined meta:name="OVERHEIDop.GmbID/DC.identifier">gmb-2019-106877</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3TE 41</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21774</meta:user-defined>
    <meta:user-defined meta:name="OVERHEID.EPSG28992/DC.spatial">133981 455445.29</meta:user-defined>
    <meta:user-defined meta:name="OVERHEIDop.versieInformatie"/>
  </office:meta>
</office:document-meta>
</file>