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Chrysantstraat 19 te Utrecht, HZ_WABO-19-139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rysantstraat 19 te Utrecht</text:span>
          </text:p>
            <text:p text:style-name="common-al">HZ_WABO-19-13952</text:p>
            <text:p text:style-name="common-al">Toelichting: het bouwen van een dakopbouw op een woning</text:p>
            <text:p text:style-name="common-al">Datum ontvangst aanvraag: 27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5901</text:span><text:line-break/><text:date style:data-style-name="dag" text:fixed="true" text:date-value="2019-05-01"/><text:line-break/><text:date style:data-style-name="jaar" text:fixed="true" text:date-value="2019-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5901</text:span><text:date style:data-style-name="nicedate" text:fixed="true" text:date-value="2019-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5901</text:span><text:date style:data-style-name="nicedate" text:fixed="true" text:date-value="2019-05-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Chrysantstraat 19 te Utrecht, HZ_WABO-19-139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1</meta:user-defined>
    <meta:user-defined meta:name="OVERHEIDop.publicationIssue">105901</meta:user-defined>
    <meta:user-defined meta:name="OVERHEIDop.GmbID/DC.identifier">gmb-2019-105901</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51TS 19</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1639</meta:user-defined>
    <meta:user-defined meta:name="OVERHEID.EPSG28992/DC.spatial">134921.71 457041.91</meta:user-defined>
    <meta:user-defined meta:name="OVERHEIDop.versieInformatie"/>
  </office:meta>
</office:document-meta>
</file>