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Laan van Nieuw-Guinea 88 te Utrecht, HZ_WABO-19-138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an van Nieuw-Guinea 88 te Utrecht</text:span>
          </text:p>
            <text:p text:style-name="common-al">HZ_WABO-19-13803</text:p>
            <text:p text:style-name="common-al">Toelichting: het bouwen van een dakkapel aan de voorkant van een woning</text:p>
            <text:p text:style-name="common-al">Datum ontvangst aanvraag: 25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4434</text:span><text:line-break/><text:date style:data-style-name="dag" text:fixed="true" text:date-value="2019-05-01"/><text:line-break/><text:date style:data-style-name="jaar" text:fixed="true" text:date-value="2019-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4434</text:span><text:date style:data-style-name="nicedate" text:fixed="true" text:date-value="2019-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4434</text:span><text:date style:data-style-name="nicedate" text:fixed="true" text:date-value="2019-05-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kapel aan de voorkant van een woning, Laan van Nieuw-Guinea 88 te Utrecht, HZ_WABO-19-1380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1</meta:user-defined>
    <meta:user-defined meta:name="OVERHEIDop.publicationIssue">104434</meta:user-defined>
    <meta:user-defined meta:name="OVERHEIDop.GmbID/DC.identifier">gmb-2019-104434</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JM 8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21473</meta:user-defined>
    <meta:user-defined meta:name="OVERHEID.EPSG28992/DC.spatial">134478.03 456037.89</meta:user-defined>
    <meta:user-defined meta:name="OVERHEIDop.versieInformatie"/>
  </office:meta>
</office:document-meta>
</file>