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Lombokstraat 78 te Utrecht, HZ_WABO-19-137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bokstraat 78 te Utrecht</text:span>
          </text:p>
            <text:p text:style-name="common-al">HZ_WABO-19-13717</text:p>
            <text:p text:style-name="common-al">Toelichting: het bouwen van een dakopbouw op een woning</text:p>
            <text:p text:style-name="common-al">Datum ontvangst aanvraag: 25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4406</text:span><text:line-break/><text:date style:data-style-name="dag" text:fixed="true" text:date-value="2019-05-01"/><text:line-break/><text:date style:data-style-name="jaar" text:fixed="true" text:date-value="2019-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4406</text:span><text:date style:data-style-name="nicedate" text:fixed="true" text:date-value="2019-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4406</text:span><text:date style:data-style-name="nicedate" text:fixed="true" text:date-value="2019-05-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opbouw op een woning, Lombokstraat 78 te Utrecht, HZ_WABO-19-13717</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1</meta:user-defined>
    <meta:user-defined meta:name="OVERHEIDop.publicationIssue">104406</meta:user-defined>
    <meta:user-defined meta:name="OVERHEIDop.GmbID/DC.identifier">gmb-2019-104406</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RG 78</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Aanvraagdocument  publiceerbaar-A|exb-2019-21454</meta:user-defined>
    <meta:user-defined meta:name="OVERHEID.EPSG28992/DC.spatial">135368.91 455885.61</meta:user-defined>
    <meta:user-defined meta:name="OVERHEIDop.versieInformatie"/>
  </office:meta>
</office:document-meta>
</file>