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Vleutenseweg 392 te Utrecht,  HZ_WABO-19-102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392 te Utrecht</text:p>
            <text:p text:style-name="common-al">HZ_WABO-19-10240</text:p>
            <text:p text:style-name="common-al">Toelichting: het bouwen van een dakopbouw</text:p>
            <text:p text:style-name="common-al">Datum besluit: 25 april 2019</text:p>
            <text:p text:style-name="common-al">Startdatum bezwaartermijn: 27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4137</text:span><text:line-break/><text:date style:data-style-name="dag" text:fixed="true" text:date-value="2019-04-30"/><text:line-break/><text:date style:data-style-name="jaar" text:fixed="true" text:date-value="2019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413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413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, Vleutenseweg 392 te Utrecht,  HZ_WABO-19-1024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30</meta:user-defined>
    <meta:user-defined meta:name="OVERHEIDop.publicationIssue">104137</meta:user-defined>
    <meta:user-defined meta:name="OVERHEIDop.GmbID/DC.identifier">gmb-2019-10413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W 392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630.18 456250.13</meta:user-defined>
    <meta:user-defined meta:name="OVERHEIDop.versieInformatie"/>
  </office:meta>
</office:document-meta>
</file>