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Knopstraat 48 te Utrecht,  HZ_WABO-19-080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nopstraat 48 te Utrecht</text:p>
            <text:p text:style-name="common-al">HZ_WABO-19-08080</text:p>
            <text:p text:style-name="common-al">Toelichting: het bouwen van een dakopbouw op een woning</text:p>
            <text:p text:style-name="common-al">Datum besluit: 24 april 2019</text:p>
            <text:p text:style-name="common-al">Startdatum bezwaartermijn: 27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977</text:span><text:line-break/><text:date style:data-style-name="dag" text:fixed="true" text:date-value="2019-04-30"/><text:line-break/><text:date style:data-style-name="jaar" text:fixed="true" text:date-value="2019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977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977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op een woning, Knopstraat 48 te Utrecht,  HZ_WABO-19-08080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30</meta:user-defined>
    <meta:user-defined meta:name="OVERHEIDop.publicationIssue">103977</meta:user-defined>
    <meta:user-defined meta:name="OVERHEIDop.GmbID/DC.identifier">gmb-2019-10397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51ET 4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38.6 456976.32</meta:user-defined>
    <meta:user-defined meta:name="OVERHEIDop.versieInformatie"/>
  </office:meta>
</office:document-meta>
</file>