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terras, Jacob Geelstraat 23 BSA te Utrecht,  HZ_WABO-19-05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acob Geelstraat 23 BSA te Utrecht</text:p>
            <text:p text:style-name="common-al">HZ_WABO-19-05023</text:p>
            <text:p text:style-name="common-al">Toelichting: het bouwen van een dakterras</text:p>
            <text:p text:style-name="common-al">Datum besluit: 25 april 2019</text:p>
            <text:p text:style-name="common-al">Startdatum bezwaartermijn: 27 april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03966</text:span><text:line-break/><text:date style:data-style-name="dag" text:fixed="true" text:date-value="2019-04-30"/><text:line-break/><text:date style:data-style-name="jaar" text:fixed="true" text:date-value="2019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03966</text:span><text:date style:data-style-name="nicedate" text:fixed="true" text:date-value="2019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03966</text:span><text:date style:data-style-name="nicedate" text:fixed="true" text:date-value="2019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bouwen van een dakterras, Jacob Geelstraat 23 BSA te Utrecht,  HZ_WABO-19-05023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30</meta:user-defined>
    <meta:user-defined meta:name="OVERHEIDop.publicationIssue">103966</meta:user-defined>
    <meta:user-defined meta:name="OVERHEIDop.GmbID/DC.identifier">gmb-2019-103966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2TR 23 bsa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393.3 456339.51</meta:user-defined>
    <meta:user-defined meta:name="OVERHEIDop.versieInformatie"/>
  </office:meta>
</office:document-meta>
</file>