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kapverdieping en het optrekken van de achtergevel, Cremerstraat 46 te Utrecht,  HZ_WABO-19-0779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remerstraat 46 te Utrecht</text:p>
            <text:p text:style-name="common-al">HZ_WABO-19-07791</text:p>
            <text:p text:style-name="common-al">Toelichting: het bouwen van een kapverdieping en het optrekken van de achtergevel</text:p>
            <text:p text:style-name="common-al">Datum besluit: 24 april 2019</text:p>
            <text:p text:style-name="common-al">Startdatum bezwaartermijn: 27 april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3797</text:span><text:line-break/><text:date style:data-style-name="dag" text:fixed="true" text:date-value="2019-04-30"/><text:line-break/><text:date style:data-style-name="jaar" text:fixed="true" text:date-value="2019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03797</text:span><text:date style:data-style-name="nicedate" text:fixed="true" text:date-value="2019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03797</text:span><text:date style:data-style-name="nicedate" text:fixed="true" text:date-value="2019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bouwen van een kapverdieping en het optrekken van de achtergevel, Cremerstraat 46 te Utrecht,  HZ_WABO-19-07791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30</meta:user-defined>
    <meta:user-defined meta:name="OVERHEIDop.publicationIssue">103797</meta:user-defined>
    <meta:user-defined meta:name="OVERHEIDop.GmbID/DC.identifier">gmb-2019-103797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2BE 46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528.12 456330.93</meta:user-defined>
    <meta:user-defined meta:name="OVERHEIDop.versieInformatie"/>
  </office:meta>
</office:document-meta>
</file>