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bouwen van een winkel naar drie appartementen, Laan van Nieuw-Guinea 164 te Utrecht, HZ_WABO-19-0093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an van Nieuw-Guinea 164 te Utrecht</text:span>
          </text:p>
            <text:p text:style-name="common-al">HZ_WABO-19-00933</text:p>
            <text:p text:style-name="common-al">Toelichting: het verbouwen van een winkel naar drie appartementen</text:p>
            <text:p text:style-name="common-al">Datum ontvangst aanvraag: 12 jan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365</text:span><text:line-break/><text:date style:data-style-name="dag" text:fixed="true" text:date-value="2019-01-16"/><text:line-break/><text:date style:data-style-name="jaar" text:fixed="true" text:date-value="2019-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365</text:span><text:date style:data-style-name="nicedate" text:fixed="true" text:date-value="2019-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365</text:span><text:date style:data-style-name="nicedate" text:fixed="true" text:date-value="2019-01-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verbouwen van een winkel naar drie appartementen, Laan van Nieuw-Guinea 164 te Utrecht, HZ_WABO-19-00933</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16</meta:user-defined>
    <meta:user-defined meta:name="OVERHEIDop.publicationIssue">10365</meta:user-defined>
    <meta:user-defined meta:name="OVERHEIDop.GmbID/DC.identifier">gmb-2019-10365</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SH 66</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860</meta:user-defined>
    <meta:user-defined meta:name="OVERHEID.EPSG28992/DC.spatial">134324.64 456183.51</meta:user-defined>
    <meta:user-defined meta:name="OVERHEIDop.versieInformatie"/>
  </office:meta>
</office:document-meta>
</file>