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kappen van 3 bomen en het herplanten van 3 bomen, Kanaalweg 93 te Utrecht,  HZ_WABO-19-017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aalweg 93 te Utrecht</text:p>
            <text:p text:style-name="common-al">HZ_WABO-19-01752</text:p>
            <text:p text:style-name="common-al">Toelichting: het kappen van 3 bomen en het herplanten van 3 bomen</text:p>
            <text:p text:style-name="common-al">Datum besluit: 24 april 2019</text:p>
            <text:p text:style-name="common-al">Startdatum bezwaartermijn: 26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3350</text:span><text:line-break/><text:date style:data-style-name="dag" text:fixed="true" text:date-value="2019-04-30"/><text:line-break/><text:date style:data-style-name="jaar" text:fixed="true" text:date-value="2019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3350</text:span><text:date style:data-style-name="nicedate" text:fixed="true" text:date-value="2019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3350</text:span><text:date style:data-style-name="nicedate" text:fixed="true" text:date-value="2019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kappen van 3 bomen en het herplanten van 3 bomen, Kanaalweg 93 te Utrecht,  HZ_WABO-19-0175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30</meta:user-defined>
    <meta:user-defined meta:name="OVERHEIDop.publicationIssue">103350</meta:user-defined>
    <meta:user-defined meta:name="OVERHEIDop.GmbID/DC.identifier">gmb-2019-103350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HH 93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op.externeBijlage">Besluit omgevingsvergunning|exb-2019-21309</meta:user-defined>
    <meta:user-defined meta:name="OVERHEID.EPSG28992/DC.spatial">134508.85 455760.05</meta:user-defined>
    <meta:user-defined meta:name="OVERHEIDop.versieInformatie"/>
  </office:meta>
</office:document-meta>
</file>