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Dantelaan 14 te Utrecht,  HZ_WABO-19-025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ntelaan 14 te Utrecht</text:p>
            <text:p text:style-name="common-al">HZ_WABO-19-02585</text:p>
            <text:p text:style-name="common-al">Toelichting: het bouwen van een dakkapel aan de voorkant van een woning</text:p>
            <text:p text:style-name="common-al">Datum besluit: 23 april 2019</text:p>
            <text:p text:style-name="common-al">Startdatum bezwaartermijn: 25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2084</text:span><text:line-break/><text:date style:data-style-name="dag" text:fixed="true" text:date-value="2019-04-29"/><text:line-break/><text:date style:data-style-name="jaar" text:fixed="true" text:date-value="2019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2084</text:span><text:date style:data-style-name="nicedate" text:fixed="true" text:date-value="2019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2084</text:span><text:date style:data-style-name="nicedate" text:fixed="true" text:date-value="2019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kapel aan de voorkant van een woning, Dantelaan 14 te Utrecht,  HZ_WABO-19-02585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29</meta:user-defined>
    <meta:user-defined meta:name="OVERHEIDop.publicationIssue">102084</meta:user-defined>
    <meta:user-defined meta:name="OVERHEIDop.GmbID/DC.identifier">gmb-2019-102084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3VD 14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218.8 455750.45</meta:user-defined>
    <meta:user-defined meta:name="OVERHEIDop.versieInformatie"/>
  </office:meta>
</office:document-meta>
</file>