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een woning, Borneostraat 56 te Utrecht,  HZ_WABO-19-078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rneostraat 56 te Utrecht</text:p>
            <text:p text:style-name="common-al">HZ_WABO-19-07815</text:p>
            <text:p text:style-name="common-al">Toelichting: het bouwen van een dakkapel aan de voor- en achterkant van een woning</text:p>
            <text:p text:style-name="common-al">Datum besluit: 23 april 2019</text:p>
            <text:p text:style-name="common-al">Startdatum bezwaartermijn: 2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692</text:span><text:line-break/><text:date style:data-style-name="dag" text:fixed="true" text:date-value="2019-04-26"/><text:line-break/><text:date style:data-style-name="jaar" text:fixed="true" text:date-value="2019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692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692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aan de voor- en achterkant van een woning, Borneostraat 56 te Utrecht,  HZ_WABO-19-0781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6</meta:user-defined>
    <meta:user-defined meta:name="OVERHEIDop.publicationIssue">101692</meta:user-defined>
    <meta:user-defined meta:name="OVERHEIDop.GmbID/DC.identifier">gmb-2019-101692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PH 5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05.86 455913</meta:user-defined>
    <meta:user-defined meta:name="OVERHEIDop.versieInformatie"/>
  </office:meta>
</office:document-meta>
</file>