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intern verbouwen van een woning en het plaatsen van een nieuwe achtergevelpui, Daendelsstraat 28 te Utrecht,  HZ_WABO-19-06915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endelsstraat 28 te Utrecht</text:p>
            <text:p text:style-name="common-al">HZ_WABO-19-06915</text:p>
            <text:p text:style-name="common-al">Toelichting: het intern verbouwen van een woning en het plaatsen van een nieuwe achtergevelpui</text:p>
            <text:p text:style-name="common-al">Datum besluit: 23 april 2019</text:p>
            <text:p text:style-name="common-al">Startdatum bezwaartermijn: 25 april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1688</text:span><text:line-break/><text:date style:data-style-name="dag" text:fixed="true" text:date-value="2019-04-26"/><text:line-break/><text:date style:data-style-name="jaar" text:fixed="true" text:date-value="2019-04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688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101688</text:span><text:date style:data-style-name="nicedate" text:fixed="true" text:date-value="2019-04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intern verbouwen van een woning en het plaatsen van een nieuwe achtergevelpui, Daendelsstraat 28 te Utrecht,  HZ_WABO-19-06915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4-26</meta:user-defined>
    <meta:user-defined meta:name="OVERHEIDop.publicationIssue">101688</meta:user-defined>
    <meta:user-defined meta:name="OVERHEIDop.GmbID/DC.identifier">gmb-2019-101688</meta:user-defined>
    <meta:user-defined meta:name="OVERHEIDop.referentienummer">Aangemaakt met Squit 20/20 Publiceren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GD 28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124.12 455657.14</meta:user-defined>
    <meta:user-defined meta:name="OVERHEIDop.versieInformatie"/>
  </office:meta>
</office:document-meta>
</file>