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tijdelijk afwijken van de bestemming ten behoeve van een tweedaags evenement, Kanaalweg 199 te Utrecht,  HZ_WABO-19-083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naalweg 199 te Utrecht</text:p>
            <text:p text:style-name="common-al">HZ_WABO-19-08396</text:p>
            <text:p text:style-name="common-al">Toelichting: het tijdelijk afwijken van de bestemming ten behoeve van een tweedaags evenement</text:p>
            <text:p text:style-name="common-al">Datum besluit: 23 april 2019</text:p>
            <text:p text:style-name="common-al">Startdatum bezwaartermijn: 25 april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1364</text:span><text:line-break/><text:date style:data-style-name="dag" text:fixed="true" text:date-value="2019-04-26"/><text:line-break/><text:date style:data-style-name="jaar" text:fixed="true" text:date-value="2019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1364</text:span><text:date style:data-style-name="nicedate" text:fixed="true" text:date-value="2019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1364</text:span><text:date style:data-style-name="nicedate" text:fixed="true" text:date-value="2019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tijdelijk afwijken van de bestemming ten behoeve van een tweedaags evenement, Kanaalweg 199 te Utrecht,  HZ_WABO-19-08396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26</meta:user-defined>
    <meta:user-defined meta:name="OVERHEIDop.publicationIssue">101364</meta:user-defined>
    <meta:user-defined meta:name="OVERHEIDop.GmbID/DC.identifier">gmb-2019-101364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HL 199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3866.06 456343.51</meta:user-defined>
    <meta:user-defined meta:name="OVERHEIDop.versieInformatie"/>
  </office:meta>
</office:document-meta>
</file>