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nieuwe lichtmasten met LED-verlichting en het verhogen van bestaande lichtmasten en vervangen van de verlichtingsbron, Kanaalweg 174 te Utrecht,  HZ_WABO-19-041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naalweg 174 te Utrecht</text:p>
            <text:p text:style-name="common-al">HZ_WABO-19-04182</text:p>
            <text:p text:style-name="common-al">Toelichting: het bouwen van nieuwe lichtmasten met LED-verlichting en het verhogen van bestaande lichtmasten en vervangen van de verlichtingsbro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01293</text:span><text:line-break/><text:date style:data-style-name="dag" text:fixed="true" text:date-value="2019-04-26"/><text:line-break/><text:date style:data-style-name="jaar" text:fixed="true" text:date-value="2019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01293</text:span><text:date style:data-style-name="nicedate" text:fixed="true" text:date-value="2019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01293</text:span><text:date style:data-style-name="nicedate" text:fixed="true" text:date-value="2019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omgevingsvergunning, het bouwen van nieuwe lichtmasten met LED-verlichting en het verhogen van bestaande lichtmasten en vervangen van de verlichtingsbron, Kanaalweg 174 te Utrecht,  HZ_WABO-19-04182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26</meta:user-defined>
    <meta:user-defined meta:name="OVERHEIDop.publicationIssue">101293</meta:user-defined>
    <meta:user-defined meta:name="OVERHEIDop.GmbID/DC.identifier">gmb-2019-101293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3HL 174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3984.05 456186.41</meta:user-defined>
    <meta:user-defined meta:name="OVERHEIDop.versieInformatie"/>
  </office:meta>
</office:document-meta>
</file>