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2</text:span><text:span text:style-name="nadrukvet">8 mei</text:span><text:span text:style-name="nadrukvet"> 2018 om 20.00 uur </text:span>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a. Besluitenlijst 29 maart 2018</text:p>
            <text:p text:style-name="common-al">4b. Besluitenlijst 23 april 2018</text:p>
            <text:p text:style-name="common-al">5. Lijst ingekomen stukken</text:p>
            <text:p text:style-name="common-al">6. Bestemmingsplan Heerenveen - Tellepark 2017</text:p>
            <text:p text:style-name="common-al">7. Beeldkwaliteitsplan Heerenveen-Midden Tellegebied Herontwikkeling scholenlocatie tussen Meineszstraat en Coehoorn van Scheltingaweg</text:p>
            <text:p text:style-name="common-al">8. Onttrekking aan de openbaarheid weggedeelte J.P. Engelmanstraat Heerenveen</text:p>
            <text:p text:style-name="common-al">9. Ramtnota Fierder mei Frysk en Taalferoardening Frysk gemeente Heerenveen.</text:p>
            <text:p text:style-name="common-al">10. Vangnetuitkering Participatiewet 2017</text:p>
            <text:p text:style-name="common-al">11. Verklaring van geen bedenkingen Pean 1 Nes</text:p>
            <text:p text:style-name="common-al">12. Verklaring van geen bedenkingen Heidemeer tegenover huisnummer 20 (kavel 2) te Heerenveen</text:p>
            <text:p text:style-name="common-al">13. Kaderbrief 2019-2023, ontwerpbegroting 2019 en begrotingswijziging 2018 FUMO</text:p>
            <text:p text:style-name="common-al">14. Begroting 2019, jaarstukken 2017 en eerste begrotingswijziging 2018 Veiligheidsregio Fryslân</text:p>
            <text:p text:style-name="common-al">15. Jaarrekening 2017, Begrotingswijziging 2018-1 en Begroting 2019 GR Bedrijvenpark A7</text:p>
            <text:p text:style-name="common-al">16. Financiële verordening 2018</text:p>
            <text:p text:style-name="common-al">17. Sluiting</text:p>
            <text:p text:style-name="common-al"/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631</text:span><text:line-break/><text:date style:data-style-name="dag" text:fixed="true" text:date-value="2018-05-18"/><text:line-break/><text:date style:data-style-name="jaar" text:fixed="true" text:date-value="2018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9631</text:span><text:date style:data-style-name="nicedate" text:fixed="true" text:date-value="2018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9631</text:span><text:date style:data-style-name="nicedate" text:fixed="true" text:date-value="2018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5-18</meta:user-defined>
    <meta:user-defined meta:name="OVERHEIDop.publicationIssue">99631</meta:user-defined>
    <meta:user-defined meta:name="OVERHEIDop.GmbID/DC.identifier">gmb-2018-9963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