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7 mei 2018</text:p>
            <text:p text:style-name="tussenkopcur">Tijd: 19.30 – 20.45 uur</text:p>
            <text:p text:style-name="tussenkopcur">Plaats: Vergaderkamer 12/13, gemeentehuis Heerenveen</text:p>
            <text:p text:style-name="tussenkopcur">Agenda:</text:p>
            <text:p text:style-name="common-al"/>
            <text:p text:style-name="common-al">1. Opening</text:p>
            <text:p text:style-name="common-al">2. Vaststelling agenda</text:p>
            <text:p text:style-name="common-al">3a Besluitenlijst van de openbare vergadering van 1 februari 2018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Ramtnota Fierder mei Frysk en Taalferoardening Frysk gemeente Heerenveen (raad 28 mei 2018)</text:p>
            <text:p text:style-name="common-al">7. Vangnetuitkering Participatiewet 2017 (raad 28 mei 2018)</text:p>
            <text:p text:style-name="common-al">8. Toelichting door de heer A. Bonnema over de stappen in de transitie van Caparis</text:p>
            <text:p text:style-name="common-al">9. Kosten Jeugdzorg (n.a.v. raadsvergadering 23 april 2018)</text:p>
            <text:p text:style-name="common-al">10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623</text:span><text:line-break/><text:date style:data-style-name="dag" text:fixed="true" text:date-value="2018-05-14"/><text:line-break/><text:date style:data-style-name="jaar" text:fixed="true" text:date-value="2018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9623</text:span><text:date style:data-style-name="nicedate" text:fixed="true" text:date-value="2018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9623</text:span><text:date style:data-style-name="nicedate" text:fixed="true" text:date-value="2018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5-14</meta:user-defined>
    <meta:user-defined meta:name="OVERHEIDop.publicationIssue">99623</meta:user-defined>
    <meta:user-defined meta:name="OVERHEIDop.GmbID/DC.identifier">gmb-2018-9962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