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AADSCOMMISSIE R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Datum : Donderdag 17 mei 2018</text:p>
            <text:p text:style-name="tussenkopcur">Tijd: 19.00 uur – 20.45 uur</text:p>
            <text:p text:style-name="tussenkopcur">Plaats: Raadszaal gemeentehuis Heerenveen</text:p>
            <text:p text:style-name="tussenkopcur">Voorafgaand aan de vergadering houdt het wijkteam samen met bewoners uit Akkrum een presentatie over de Tsjerkebleek in Akkrum.</text:p>
            <text:p text:style-name="common-al"/>
            <text:p text:style-name="common-al">Aanvang agenda vanaf 19.30 uur.</text:p>
            <text:p text:style-name="common-al"/>
            <text:p text:style-name="common-al">
            <text:span text:style-name="nadrukvet">Agenda:</text:span>
          </text:p>
            <text:p text:style-name="common-al"/>
            <text:p text:style-name="common-al">1. Opening</text:p>
            <text:p text:style-name="common-al">2. Vaststelling agenda</text:p>
            <text:p text:style-name="common-al">3a. Besluitenlijst van de openbare vergadering van 12 april 2018</text:p>
            <text:p text:style-name="common-al">3b. Toezeggingen / LTA</text:p>
            <text:p text:style-name="common-al">3c. Actualiteit gaswinning</text:p>
            <text:p text:style-name="common-al">4. Mededelingen / ingekomen stukken</text:p>
            <text:p text:style-name="common-al">5. Rondvraag</text:p>
            <text:p text:style-name="common-al">6. Bestemmingsplan Heerenveen - Tellepark 2017 (raad 28 mei 2018)</text:p>
            <text:p text:style-name="common-al">7. Beeldkwaliteitsplan Heerenveen-Midden Tellegebied Herontwikkeling scholenlocatie tussen Meineszstraat en Coehoorn van Scheltingaweg (raad 28 mei 2018)</text:p>
            <text:p text:style-name="common-al">8. Onttrekking aan de openbaarheid weggedeelte J.P. Engelmanstraat Heerenveen (raad 28 mei 2018)</text:p>
            <text:p text:style-name="common-al">9. Verklaring van geen bedenkingen Pean 1 Nes (raad 28 mei 2018)</text:p>
            <text:p text:style-name="common-al">10. Verklaring van geen bedenkingen Heidemeer tegenover huisnummer 20 (kavel 2) te Heerenveen (raad 28 mei 2018)</text:p>
            <text:p text:style-name="common-al">11. Sluiting</text:p>
            <text:p text:style-name="common-al"/>
            <text:p text:style-name="common-al"/>
            <text:p text:style-name="common-al">Inspreken op agendapunten is mogelijk. Indien u hiervan gebruik wilt maken vragen wij u om dit te melden via e-mailbericht aan <text:a xlink:href="mailto:griffie@heerenveen.nl" xlink:type="simple">griffie@heerenveen.nl</text:a> (uiterlijk om 12.00 uur op de dag van de vergadering).</text:p>
            <text:p text:style-name="common-al">Achterliggende stukken kunt u vinden op de website van de gemeenteraad: <text:a xlink:href="http://www.gemeenteraadheerenveen.frl/" xlink:type="simple">www.gemeenteraadheerenveen.frl</text:a>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99620</text:span><text:line-break/><text:date style:data-style-name="dag" text:fixed="true" text:date-value="2018-05-14"/><text:line-break/><text:date style:data-style-name="jaar" text:fixed="true" text:date-value="2018-05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99620</text:span><text:date style:data-style-name="nicedate" text:fixed="true" text:date-value="2018-05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99620</text:span><text:date style:data-style-name="nicedate" text:fixed="true" text:date-value="2018-05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RAADSCOMMISSIE ROM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8</meta:user-defined>
    <meta:user-defined meta:name="DCTERMS.W3CDTF/DCTERMS.available">2018-05-14</meta:user-defined>
    <meta:user-defined meta:name="OVERHEIDop.publicationIssue">99620</meta:user-defined>
    <meta:user-defined meta:name="OVERHEIDop.GmbID/DC.identifier">gmb-2018-99620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op.versieInformatie"/>
  </office:meta>
</office:document-meta>
</file>