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7 mei 2018</text:p>
            <text:p text:style-name="tussenkopcur">Tijd: 21.00 – 22.00 uur </text:p>
            <text:p text:style-name="tussenkopcur">Plaats: Raadszaal, gemeentehuis Heerenveen</text:p>
            <text:p text:style-name="tussenkopcur">Agenda:</text:p>
            <text:p text:style-name="common-al"/>
            <text:p text:style-name="common-al">1. Opening</text:p>
            <text:p text:style-name="common-al">2.. Vaststelling agenda</text:p>
            <text:p text:style-name="common-al">3a. Besluitenlijst van de openbare vergadering van 22 februari 2018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Kaderbrief 2019-2023, ontwerpbegroting 2019 en begrotingswijziging 2018 FUMO (raad 28 mei 2018)</text:p>
            <text:p text:style-name="common-al">7. Begroting 2019, jaarstukken 2017 en eerste begrotingswijziging 2018 Veiligheidsregio Fryslân (raad 28 mei 2018)</text:p>
            <text:p text:style-name="common-al">8. Jaarrekening 2017, Begrotingswijziging 2018-1 en Begroting 2019 GR Bedrijvenpark A7 (raad 28 mei 2018)</text:p>
            <text:p text:style-name="common-al">9. Financiële verordening 2018 (raad 28 mei 2018)</text:p>
            <text:p text:style-name="common-al">10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9613</text:span><text:line-break/><text:date style:data-style-name="dag" text:fixed="true" text:date-value="2018-05-14"/><text:line-break/><text:date style:data-style-name="jaar" text:fixed="true" text:date-value="2018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13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99613</text:span><text:date style:data-style-name="nicedate" text:fixed="true" text:date-value="2018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5-14</meta:user-defined>
    <meta:user-defined meta:name="OVERHEIDop.publicationIssue">99613</meta:user-defined>
    <meta:user-defined meta:name="OVERHEIDop.GmbID/DC.identifier">gmb-2018-99613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