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Heerenveen – Thorbecke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7 mei 2018, gedurende 6 weken, voor iedereen ter inzage ligt het ontwerp-bestemmingsplan Heerenveen – Thorbeckestraat 3, met bijbehorende stukken. </text:p>
            <text:p text:style-name="common-al">
            <text:span text:style-name="nadrukvet">Ontwerp-bestemmingsplan </text:span>
          </text:p>
            <text:p text:style-name="common-al">Het ontwerp-bestemmingsplan maakt de bouw mogelijk van een appartementengebouw op het perceel Thorbeckestraat 3 te Heerenveen. Dit vervangt een op het perceel aanwezig kantoorgebouw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Thorbeckstr3HV-OW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 <text:span text:style-name="nadrukcur">Schriftelijk</text:span>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 <text:span text:style-name="nadrukcur">Mondeling</text:span></text:p>
            <text:p text:style-name="common-al">Om mondelinge zienswijzen in te dienen kan tijdens kantooruren contact worden opgenomen met Gerrit Haanstra, telefoon (0513) 61 77 4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126</text:span><text:line-break/><text:date style:data-style-name="dag" text:fixed="true" text:date-value="2018-05-16"/><text:line-break/><text:date style:data-style-name="jaar" text:fixed="true" text:date-value="2018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126</text:span><text:date style:data-style-name="nicedate" text:fixed="true" text:date-value="2018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126</text:span><text:date style:data-style-name="nicedate" text:fixed="true" text:date-value="2018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-bestemmingsplan Heerenveen – Thorbeckestraat 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16</meta:user-defined>
    <meta:user-defined meta:name="OVERHEIDop.publicationIssue">99126</meta:user-defined>
    <meta:user-defined meta:name="OVERHEIDop.GmbID/DC.identifier">gmb-2018-99126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BPNThorbeckstr3HV-OW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CX 3</meta:user-defined>
    <meta:user-defined meta:name="OVERHEIDop.woonplaats">Heerenveen</meta:user-defined>
    <meta:user-defined meta:name="OVERHEIDop.straatnaam">Thorbeckestraat</meta:user-defined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336 552734</meta:user-defined>
    <meta:user-defined meta:name="OVERHEIDop.versieInformatie"/>
  </office:meta>
</office:document-meta>
</file>