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OTERLANDSEWEG 135 A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gedeeltelijk vergroten en veranderen van een bedrijfsruimte in een kinderopvang op het perceel Schoterlandseweg 135 A te Oudehorne (04-05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8221</text:span><text:line-break/><text:date style:data-style-name="dag" text:fixed="true" text:date-value="2018-05-09"/><text:line-break/><text:date style:data-style-name="jaar" text:fixed="true" text:date-value="2018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8221</text:span><text:date style:data-style-name="nicedate" text:fixed="true" text:date-value="2018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8221</text:span><text:date style:data-style-name="nicedate" text:fixed="true" text:date-value="2018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CHOTERLANDSEWEG 135 A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09</meta:user-defined>
    <meta:user-defined meta:name="OVERHEIDop.publicationIssue">98221</meta:user-defined>
    <meta:user-defined meta:name="OVERHEIDop.GmbID/DC.identifier">gmb-2018-9822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3NH 135a</meta:user-defined>
    <meta:user-defined meta:name="OVERHEIDop.woonplaats">Oudehorne</meta:user-defined>
    <meta:user-defined meta:name="OVERHEIDop.straatnaam">Schoterlandse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2315 553479</meta:user-defined>
    <meta:user-defined meta:name="OVERHEIDop.versieInformatie"/>
  </office:meta>
</office:document-meta>
</file>