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GEMEENTEPLEIN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het evenement Talents On The Move op 15 juni 2019 op de locatie Gemeenteplein te Heerenveen. </text:p>
            <text:p text:style-name="tussenkopcur"/>
            <text:p text:style-name="tussenkopcur">Ter inzage</text:p>
            <text:p text:style-name="common-al">De aanvraag alsmede de daarbij behorende stukken liggen van 9 mei 2018 tot en met 22 mei 2018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/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7183</text:span><text:line-break/><text:date style:data-style-name="dag" text:fixed="true" text:date-value="2018-05-08"/><text:line-break/><text:date style:data-style-name="jaar" text:fixed="true" text:date-value="2018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7183</text:span><text:date style:data-style-name="nicedate" text:fixed="true" text:date-value="2018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7183</text:span><text:date style:data-style-name="nicedate" text:fixed="true" text:date-value="2018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EVENEMENTENVERGUNNING, GEMEENTEPLEIN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5-08</meta:user-defined>
    <meta:user-defined meta:name="OVERHEIDop.publicationIssue">97183</meta:user-defined>
    <meta:user-defined meta:name="OVERHEIDop.GmbID/DC.identifier">gmb-2018-97183</meta:user-defined>
    <meta:user-defined meta:name="OVERHEID.TaxonomieBeleidsagenda/OVERHEID.category">Cultuur en recreatie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MA 33</meta:user-defined>
    <meta:user-defined meta:name="OVERHEIDop.woonplaats">Heerenveen</meta:user-defined>
    <meta:user-defined meta:name="OVERHEIDop.straatnaam">Gemeenteplei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142 552697</meta:user-defined>
    <meta:user-defined meta:name="OVERHEIDop.versieInformatie"/>
  </office:meta>
</office:document-meta>
</file>