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DE OPSLACH 57 HEEREN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aanbrengen van een reclame-uiting op het perceel De Opslach 57 te Heerenveen  (03-05-2018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6957</text:span><text:line-break/><text:date style:data-style-name="dag" text:fixed="true" text:date-value="2018-05-08"/><text:line-break/><text:date style:data-style-name="jaar" text:fixed="true" text:date-value="2018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96957</text:span><text:date style:data-style-name="nicedate" text:fixed="true" text:date-value="2018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96957</text:span><text:date style:data-style-name="nicedate" text:fixed="true" text:date-value="2018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DE OPSLACH 57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5-08</meta:user-defined>
    <meta:user-defined meta:name="OVERHEIDop.publicationIssue">96957</meta:user-defined>
    <meta:user-defined meta:name="OVERHEIDop.GmbID/DC.identifier">gmb-2018-96957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8GV 57</meta:user-defined>
    <meta:user-defined meta:name="OVERHEIDop.woonplaats">Heerenveen</meta:user-defined>
    <meta:user-defined meta:name="OVERHEIDop.straatnaam">De Opslach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1799 552759</meta:user-defined>
    <meta:user-defined meta:name="OVERHEIDop.versieInformatie"/>
  </office:meta>
</office:document-meta>
</file>