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FOLKERT KUIPERSSTRJITTE 34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erfafscheiding en een overkapping op het perceel Folkert Kuipersstrjitte 34 te Akkrum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5542</text:span><text:line-break/><text:date style:data-style-name="dag" text:fixed="true" text:date-value="2018-05-07"/><text:line-break/><text:date style:data-style-name="jaar" text:fixed="true" text:date-value="2018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5542</text:span><text:date style:data-style-name="nicedate" text:fixed="true" text:date-value="2018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5542</text:span><text:date style:data-style-name="nicedate" text:fixed="true" text:date-value="2018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FOLKERT KUIPERSSTRJITTE 34 AKKR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07</meta:user-defined>
    <meta:user-defined meta:name="OVERHEIDop.publicationIssue">95542</meta:user-defined>
    <meta:user-defined meta:name="OVERHEIDop.GmbID/DC.identifier">gmb-2018-9554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1DG 34</meta:user-defined>
    <meta:user-defined meta:name="OVERHEIDop.woonplaats">Akkrum</meta:user-defined>
    <meta:user-defined meta:name="OVERHEIDop.straatnaam">Folkert Kuipersstrjitte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5330 562994</meta:user-defined>
    <meta:user-defined meta:name="OVERHEIDop.versieInformatie"/>
  </office:meta>
</office:document-meta>
</file>