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bestemmingsplan Heerenveen – Aansluiting A32 (K.R. Poststraat),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23 april  2018, het bestemmingsplan Heerenveen – Aansluiting A32 (K.R. Poststraat), heeft vastgesteld.</text:p>
            <text:p text:style-name="common-al">Het bestemmingsplan heeft globaal betrekking op een deel van de rijksweg A32, ter hoogte van de aansluiting K.R. Poststraat (afrit 12) te Heerenveen, en gronden ter weerszijden daarvan. Het bestemmingsplan maakt een aangepaste aansluiting van de K.R. Poststraat op de A32 mogelijk. Daarnaast worden extra rijstroken en sorteervakken aangelegd op de K.R. Poststraat en aansluitende wegen. Aan de oostzijde van de A32 wordt een rotonde mogelijk gemaakt, waarop verkeer van en naar de A32 en aangrenzende woongebieden en bedrijventerreinen wordt afgewikkeld.</text:p>
            <text:p text:style-name="common-al">
            <text:span text:style-name="nadrukvet">Inzage</text:span>
          </text:p>
            <text:p text:style-name="common-al">Het raadsbesluit en het vastgestelde bestemmingsplan, met de daarbij behorende bijlagen, liggen met ingang van donderdag 3 mei 2018,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BPHveenaanslA32KRP‐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s Gravenhage.</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9980</text:span><text:line-break/><text:date style:data-style-name="dag" text:fixed="true" text:date-value="2018-05-02"/><text:line-break/><text:date style:data-style-name="jaar" text:fixed="true" text:date-value="2018-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9980</text:span><text:date style:data-style-name="nicedate" text:fixed="true" text:date-value="2018-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9980</text:span><text:date style:data-style-name="nicedate" text:fixed="true" text:date-value="2018-05-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bestemmingsplan Heerenveen – Aansluiting A32 (K.R. Poststraat),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5-02</meta:user-defined>
    <meta:user-defined meta:name="OVERHEIDop.publicationIssue">89980</meta:user-defined>
    <meta:user-defined meta:name="OVERHEIDop.GmbID/DC.identifier">gmb-2018-89980</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HveenaanslA32KRP-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GB 67</meta:user-defined>
    <meta:user-defined meta:name="OVERHEIDop.woonplaats">Heerenveen</meta:user-defined>
    <meta:user-defined meta:name="OVERHEIDop.straatnaam">Het meer</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892 553108</meta:user-defined>
    <meta:user-defined meta:name="OVERHEIDop.versieInformatie"/>
  </office:meta>
</office:document-meta>
</file>