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TALANTASTRAAT 3 TOT EN MET 9 (ONEVEN), AURELIASTRAAT 1 TOT EN MET 7 (ONEVEN) EN 2 TOT EN MET 36 (EVEN), CITROENVLINDERSTRAAT 1 TOT EN MET 7 (ONEVEN) EN 2 TOT EN MET 36 (EVEN), KOOLWITJESTRAAT 1 TOT EN MET 7 (ONEVEN) EN 2 TOT EN MET 36 (EVEN), THORBECKESTRAAT 2 TOT EN MET 36 (EVEN) EN VUURVLINDERSTRAAT 1 TOT EN MET 7 (ONEVEN) EN 2 TOT EN MET 36 (EVEN)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110 balkonconstructies op het perceel Atalantastraat 3 tot en met 9 (oneven), Aureliastraat 1 tot en met 7 (oneven) en 2 tot en met 36 (even), Citroenvlinderstraat 1 tot en met 7 (oneven) en 2 tot en met 36 (even), Koolwitjestraat 1 tot en met 7 (oneven) en 2 tot en met 36 (even), Thorbeckestraat 2 tot en met 36 (even) en Vuurvlinderstraat 1 tot en met 7 (oneven) en 2 tot en met 36 te Heerenveen (23-04-2018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8462</text:span><text:line-break/><text:date style:data-style-name="dag" text:fixed="true" text:date-value="2018-04-26"/><text:line-break/><text:date style:data-style-name="jaar" text:fixed="true" text:date-value="2018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8462</text:span><text:date style:data-style-name="nicedate" text:fixed="true" text:date-value="2018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8462</text:span><text:date style:data-style-name="nicedate" text:fixed="true" text:date-value="2018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ATALANTASTRAAT 3 TOT EN MET 9 (ONEVEN), AURELIASTRAAT 1 TOT EN MET 7 (ONEVEN) EN 2 TOT EN MET 36 (EVEN), CITROENVLINDERSTRAAT 1 TOT EN MET 7 (ONEVEN) EN 2 TOT EN MET 36 (EVEN), KOOLWITJESTRAAT 1 TOT EN MET 7 (ONEVEN) EN 2 TOT EN MET 36 (EVEN), THORBECKESTRAAT 2 TOT EN MET 36 (EVEN) EN VUURVLINDERSTRAAT 1 TOT EN MET 7 (ONEVEN) EN 2 TOT EN MET 36 (EVEN)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26</meta:user-defined>
    <meta:user-defined meta:name="OVERHEIDop.publicationIssue">88462</meta:user-defined>
    <meta:user-defined meta:name="OVERHEIDop.GmbID/DC.identifier">gmb-2018-88462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2DH 5</meta:user-defined>
    <meta:user-defined meta:name="OVERHEIDop.woonplaats">Heerenveen</meta:user-defined>
    <meta:user-defined meta:name="OVERHEIDop.straatnaam">Atalantastraat</meta:user-defined>
    <meta:user-defined meta:name="OVERHEID.PostcodeHuisnummer/OVERHEIDop.postcodeHuisnummer">8442DG 18</meta:user-defined>
    <meta:user-defined meta:name="OVERHEIDop.straatnaam">Aureliastraat</meta:user-defined>
    <meta:user-defined meta:name="OVERHEID.PostcodeHuisnummer/OVERHEIDop.postcodeHuisnummer">8442DC 18</meta:user-defined>
    <meta:user-defined meta:name="OVERHEIDop.straatnaam">Citroenvlinderstraat</meta:user-defined>
    <meta:user-defined meta:name="OVERHEID.PostcodeHuisnummer/OVERHEIDop.postcodeHuisnummer">8442DE 20</meta:user-defined>
    <meta:user-defined meta:name="OVERHEIDop.straatnaam">Koolwitjestraat</meta:user-defined>
    <meta:user-defined meta:name="OVERHEID.PostcodeHuisnummer/OVERHEIDop.postcodeHuisnummer">8442CZ 16</meta:user-defined>
    <meta:user-defined meta:name="OVERHEIDop.straatnaam">Thorbeckestraat</meta:user-defined>
    <meta:user-defined meta:name="OVERHEID.PostcodeHuisnummer/OVERHEIDop.postcodeHuisnummer">8442DD 18</meta:user-defined>
    <meta:user-defined meta:name="OVERHEIDop.straatnaam">Vuurvlinderstraat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560 552558</meta:user-defined>
    <meta:user-defined meta:name="OVERHEID.EPSG28992/DC.spatial">191518 552591</meta:user-defined>
    <meta:user-defined meta:name="OVERHEID.EPSG28992/DC.spatial">191429 552712</meta:user-defined>
    <meta:user-defined meta:name="OVERHEID.EPSG28992/DC.spatial">191488 552631</meta:user-defined>
    <meta:user-defined meta:name="OVERHEID.EPSG28992/DC.spatial">191401 552756</meta:user-defined>
    <meta:user-defined meta:name="OVERHEID.EPSG28992/DC.spatial">191461 552673</meta:user-defined>
    <meta:user-defined meta:name="OVERHEIDop.versieInformatie"/>
  </office:meta>
</office:document-meta>
</file>