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EAZE 57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woning (kap) op het perceel Weaze 57 te Aldeboarn (20-04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813</text:span><text:line-break/><text:date style:data-style-name="dag" text:fixed="true" text:date-value="2018-04-25"/><text:line-break/><text:date style:data-style-name="jaar" text:fixed="true" text:date-value="2018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6813</text:span><text:date style:data-style-name="nicedate" text:fixed="true" text:date-value="2018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6813</text:span><text:date style:data-style-name="nicedate" text:fixed="true" text:date-value="2018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WEAZE 57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25</meta:user-defined>
    <meta:user-defined meta:name="OVERHEIDop.publicationIssue">86813</meta:user-defined>
    <meta:user-defined meta:name="OVERHEIDop.GmbID/DC.identifier">gmb-2018-8681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HH 57</meta:user-defined>
    <meta:user-defined meta:name="OVERHEIDop.woonplaats">Aldeboarn</meta:user-defined>
    <meta:user-defined meta:name="OVERHEIDop.straatnaam">Weaz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9088 562546</meta:user-defined>
    <meta:user-defined meta:name="OVERHEIDop.versieInformatie"/>
  </office:meta>
</office:document-meta>
</file>