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WETTERWILLE 35 HEERENVE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bedrijfspand (kap) op het perceel Wetterwille 35 te Heerenveen.</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5530</text:span><text:line-break/><text:date style:data-style-name="dag" text:fixed="true" text:date-value="2018-04-24"/><text:line-break/><text:date style:data-style-name="jaar" text:fixed="true" text:date-value="2018-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5530</text:span><text:date style:data-style-name="nicedate" text:fixed="true" text:date-value="2018-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5530</text:span><text:date style:data-style-name="nicedate" text:fixed="true" text:date-value="2018-04-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WETTERWILLE 35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24</meta:user-defined>
    <meta:user-defined meta:name="OVERHEIDop.publicationIssue">85530</meta:user-defined>
    <meta:user-defined meta:name="OVERHEIDop.GmbID/DC.identifier">gmb-2018-8553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GB 35</meta:user-defined>
    <meta:user-defined meta:name="OVERHEIDop.woonplaats">Heerenveen</meta:user-defined>
    <meta:user-defined meta:name="OVERHEIDop.straatnaam">Wetterwille</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829 554844</meta:user-defined>
    <meta:user-defined meta:name="OVERHEIDop.versieInformatie"/>
  </office:meta>
</office:document-meta>
</file>