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AKE VISSERSTRJITTE 39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van een woning (kap op garage) op het perceel Sake Visserstrjitte 39 te Akkrum (19-04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5217</text:span><text:line-break/><text:date style:data-style-name="dag" text:fixed="true" text:date-value="2018-04-23"/><text:line-break/><text:date style:data-style-name="jaar" text:fixed="true" text:date-value="2018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85217</text:span><text:date style:data-style-name="nicedate" text:fixed="true" text:date-value="2018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85217</text:span><text:date style:data-style-name="nicedate" text:fixed="true" text:date-value="2018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SAKE VISSERSTRJITTE 39 AKKR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4-23</meta:user-defined>
    <meta:user-defined meta:name="OVERHEIDop.publicationIssue">85217</meta:user-defined>
    <meta:user-defined meta:name="OVERHEIDop.GmbID/DC.identifier">gmb-2018-85217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1DH 39</meta:user-defined>
    <meta:user-defined meta:name="OVERHEIDop.woonplaats">Akkrum</meta:user-defined>
    <meta:user-defined meta:name="OVERHEIDop.straatnaam">Sake Visserstrjitte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4885 562953</meta:user-defined>
    <meta:user-defined meta:name="OVERHEIDop.versieInformatie"/>
  </office:meta>
</office:document-meta>
</file>