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ROZENBERGSWIJK 21 JUBBE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vervanging) met een garage/paardenstal op het perceel Rozenbergswijk 21 te Jubbega  (19 april 2018).</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4482</text:span><text:line-break/><text:date style:data-style-name="dag" text:fixed="true" text:date-value="2018-04-23"/><text:line-break/><text:date style:data-style-name="jaar" text:fixed="true" text:date-value="2018-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4482</text:span><text:date style:data-style-name="nicedate" text:fixed="true" text:date-value="2018-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4482</text:span><text:date style:data-style-name="nicedate" text:fixed="true" text:date-value="2018-04-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ROZENBERGSWIJK 21 JUBBEGA</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4-23</meta:user-defined>
    <meta:user-defined meta:name="OVERHEIDop.publicationIssue">84482</meta:user-defined>
    <meta:user-defined meta:name="OVERHEIDop.GmbID/DC.identifier">gmb-2018-84482</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1KN 21</meta:user-defined>
    <meta:user-defined meta:name="OVERHEIDop.woonplaats">Jubbega</meta:user-defined>
    <meta:user-defined meta:name="OVERHEIDop.straatnaam">Rozenbergswijk</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202262 554391</meta:user-defined>
    <meta:user-defined meta:name="OVERHEIDop.versieInformatie"/>
  </office:meta>
</office:document-meta>
</file>