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E DOLTEN 3 HEERENVE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ergroten van een zandwinput en het veranderen van een milieu-inrichting op de locatie De Dolten 3 te Heerenveen. Het besluit is voorbereid met de uitgebreide voorbereidingsprocedure afdeling 3.4 Awb. Er zijn geen zienswijzen ingediend.</text:p>
            <text:p text:style-name="tussenkopcur">Ter inzage</text:p>
            <text:p text:style-name="common-al">De beschikking alsmede de daarbij behorende stukken liggen met ingang van 23 april 2018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DeDolten3HE-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3887</text:span><text:line-break/><text:date style:data-style-name="dag" text:fixed="true" text:date-value="2018-04-20"/><text:line-break/><text:date style:data-style-name="jaar" text:fixed="true" text:date-value="2018-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3887</text:span><text:date style:data-style-name="nicedate" text:fixed="true" text:date-value="2018-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3887</text:span><text:date style:data-style-name="nicedate" text:fixed="true" text:date-value="2018-04-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DE DOLTEN 3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20</meta:user-defined>
    <meta:user-defined meta:name="OVERHEIDop.publicationIssue">83887</meta:user-defined>
    <meta:user-defined meta:name="OVERHEIDop.GmbID/DC.identifier">gmb-2018-83887</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SB 3</meta:user-defined>
    <meta:user-defined meta:name="OVERHEIDop.woonplaats">Heerenveen</meta:user-defined>
    <meta:user-defined meta:name="OVERHEIDop.straatnaam">De Dolte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7381 553620</meta:user-defined>
    <meta:user-defined meta:name="OVERHEIDop.versieInformatie"/>
  </office:meta>
</office:document-meta>
</file>